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666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margin-top="0.1666in"/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margin-bottom="0.25in"/>
      <style:text-properties style:font-name="標楷體" style:font-name-asian="標楷體"/>
    </style:style>
    <style:style style:name="TableColumn6" style:family="table-column">
      <style:table-column-properties style:column-width="0.3333in"/>
    </style:style>
    <style:style style:name="TableColumn7" style:family="table-column">
      <style:table-column-properties style:column-width="4.2236in"/>
    </style:style>
    <style:style style:name="TableColumn8" style:family="table-column">
      <style:table-column-properties style:column-width="0.6666in"/>
    </style:style>
    <style:style style:name="TableColumn9" style:family="table-column">
      <style:table-column-properties style:column-width="1.3881in"/>
    </style:style>
    <style:style style:name="Table5" style:family="table">
      <style:table-properties style:width="6.6118in" fo:margin-left="0in" table:align="center"/>
    </style:style>
    <style:style style:name="TableRow10" style:family="table-row">
      <style:table-row-properties style:min-row-height="0.5548in"/>
    </style:style>
    <style:style style:name="TableCell11" style:family="table-cell">
      <style:table-cell-properties fo:border-top="0.0208in solid #000000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TableCell1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Row19" style:family="table-row">
      <style:table-row-properties style:min-row-height="0.8611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color="#FF0000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Row29" style:family="table-row">
      <style:table-row-properties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style:font-name="標楷體" style:font-name-asian="標楷體"/>
    </style:style>
    <style:style style:name="P33" style:parent-style-name="內文" style:family="paragraph">
      <style:paragraph-properties fo:text-align="justify"/>
      <style:text-properties style:font-name="標楷體" style:font-name-asian="標楷體"/>
    </style:style>
    <style:style style:name="TableCell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Row38" style:family="table-row">
      <style:table-row-properties style:min-row-height="0.5513in"/>
    </style:style>
    <style:style style:name="TableCell39" style:family="table-cell">
      <style:table-cell-properties fo:border-top="0.0625in double #000000" style:border-line-width-top="0.0208in 0.0208in 0.0208in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/>
      <style:text-properties style:font-name="標楷體" style:font-name-asian="標楷體"/>
    </style:style>
    <style:style style:name="TableCell4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Row47" style:family="table-row">
      <style:table-row-properties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color="#FF0000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fo:color="#FF0000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Row60" style:family="table-row">
      <style:table-row-properties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justify"/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Row69" style:family="table-row">
      <style:table-row-properties style:min-row-height="0.5493in"/>
    </style:style>
    <style:style style:name="TableCell70" style:family="table-cell">
      <style:table-cell-properties fo:border-top="0.0625in double #000000" style:border-line-width-top="0.0208in 0.0208in 0.0208in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TableCell7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Row78" style:family="table-row">
      <style:table-row-properties style:min-row-height="1.018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  <style:text-properties style:font-name="標楷體" style:font-name-asian="標楷體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TableCell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min-row-height="0.577in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中華大學專任教師以教學實踐研究成果送審教師資格檢核表</text:p>
      <text:p text:style-name="P2"><text:s text:c="32"/><text:s/><text:s text:c="17"/><text:s/><text:s text:c="17"/>□助理教授</text:p>
      <text:p text:style-name="P3"><text:s/>申請教師： <text:s text:c="17"/>任教單位： <text:s text:c="17"/>送審職稱： □副教授</text:p>
      <text:p text:style-name="P4"><text:s text:c="32"/><text:s/><text:s text:c="20"/><text:s/><text:s text:c="14"/>□教授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3">
            <text:p text:style-name="P12">系教師評審委員會</text:p>
          </table:table-cell>
          <table:table-cell table:style-name="TableCell13">
            <text:p text:style-name="P14">收件時間： <text:s text:c="8"/>年 <text:s text:c="8"/>月 <text:s text:c="8"/>日</text:p>
          </table:table-cell>
          <table:table-cell table:style-name="TableCell15" table:number-rows-spanned="2">
            <text:p text:style-name="P16">系助理</text:p>
          </table:table-cell>
          <table:table-cell table:style-name="TableCell17" table:number-rows-spanned="2">
            <text:p text:style-name="P18"/>
          </table:table-cell>
        </table:table-row>
        <table:table-row table:style-name="TableRow19">
          <table:covered-table-cell>
            <text:p text:style-name="P20"/>
          </table:covered-table-cell>
          <table:table-cell table:style-name="TableCell21">
            <text:p text:style-name="P22">◎備妥下列資料後送院：</text:p>
            <text:p text:style-name="P23">□「中華大學教師升等申請表」正表一份</text:p>
            <text:p text:style-name="內文"><text:span text:style-name="T24">□系教評會會議紀錄</text:span><text:span text:style-name="T25">(委員至少5人，且無低階高審)</text:span></text:p>
            <text:p text:style-name="P26">□申請教師送審相關資料</text:p>
          </table:table-cell>
          <table:covered-table-cell>
            <text:p text:style-name="P27"/>
          </table:covered-table-cell>
          <table:covered-table-cell>
            <text:p text:style-name="P28"/>
          </table:covered-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<text:s text:c="4"/>年 <text:s text:c="3"/>月 <text:s text:c="3"/>日 <text:s text:c="3"/>學年度第 <text:s text:c="3"/>學期第 <text:s text:c="3"/>次</text:p>
            <text:p text:style-name="P33">系教師評審委員會審議通過</text:p>
          </table:table-cell>
          <table:table-cell table:style-name="TableCell34">
            <text:p text:style-name="P35">主任委員核章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rows-spanned="3">
            <text:p text:style-name="P40">院教師評審委員會</text:p>
          </table:table-cell>
          <table:table-cell table:style-name="TableCell41">
            <text:p text:style-name="P42">收件時間： <text:s text:c="8"/>年 <text:s text:c="8"/>月 <text:s text:c="8"/>日</text:p>
          </table:table-cell>
          <table:table-cell table:style-name="TableCell43" table:number-rows-spanned="2">
            <text:p text:style-name="P44">院秘書</text:p>
          </table:table-cell>
          <table:table-cell table:style-name="TableCell45" table:number-rows-spanned="2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◎備妥下列資料後上簽呈：</text:p>
            <text:p text:style-name="P51">□「中華大學教師升等申請表」正表一份</text:p>
            <text:p text:style-name="內文"><text:span text:style-name="T52">□系教評會會議紀錄</text:span><text:span text:style-name="T53">(委員至少5人，且無低階高審)</text:span></text:p>
            <text:p text:style-name="內文"><text:span text:style-name="T54">□院教評會會議紀錄</text:span><text:span text:style-name="T55">(委員至少5人，且無低階高審)</text:span></text:p>
            <text:p text:style-name="P56">□申請教師送審相關資料</text:p>
            <text:p text:style-name="P57">□院教評會召集人外審推薦名單及已外審名單(密件)</text:p>
          </table:table-cell>
          <table:covered-table-cell>
            <text:p text:style-name="P58"/>
          </table:covered-table-cell>
          <table:covered-table-cell>
            <text:p text:style-name="P59"/>
          </table:covered-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<text:s text:c="4"/>年 <text:s text:c="3"/>月 <text:s text:c="3"/>日 <text:s text:c="3"/>學年度第 <text:s text:c="3"/>學期第 <text:s text:c="3"/>次</text:p>
            <text:p text:style-name="P64">院教師評審委員會審議通過</text:p>
          </table:table-cell>
          <table:table-cell table:style-name="TableCell65">
            <text:p text:style-name="P66">主任委員核章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rows-spanned="3">
            <text:p text:style-name="P71">校教師評審委員會</text:p>
          </table:table-cell>
          <table:table-cell table:style-name="TableCell72">
            <text:p text:style-name="P73">收件時間： <text:s text:c="8"/>年 <text:s text:c="8"/>月 <text:s text:c="8"/>日</text:p>
          </table:table-cell>
          <table:table-cell table:style-name="TableCell74">
            <text:p text:style-name="P75">人事室承辦人</text:p>
          </table:table-cell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<text:s text:c="4"/>年 <text:s text:c="3"/>月 <text:s text:c="3"/>日 <text:s text:c="3"/>學年度第 <text:s text:c="3"/>學期第 <text:s text:c="3"/>次</text:p>
            <text:p text:style-name="P82">校教師評審委員會審議合格通過</text:p>
          </table:table-cell>
          <table:table-cell table:style-name="TableCell83" table:number-rows-spanned="2">
            <text:p text:style-name="P84">執行祕書核章</text:p>
          </table:table-cell>
          <table:table-cell table:style-name="TableCell85" table:number-rows-spanned="2"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報部時間： <text:s text:c="8"/>年 <text:s text:c="8"/>月 <text:s text:c="8"/>日</text:p>
          </table:table-cell>
          <table:covered-table-cell>
            <text:p text:style-name="P91"/>
          </table:covered-table-cell>
          <table:covered-table-cell>
            <text:p text:style-name="P92"/>
          </table:covered-table-cell>
        </table:table-row>
      </table:table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大學專任教師送審教師資格檢核表</dc:title>
    <dc:subject/>
    <meta:initial-creator>user</meta:initial-creator>
    <dc:creator>peymh</dc:creator>
    <meta:creation-date>2023-02-21T03:22:00Z</meta:creation-date>
    <dc:date>2023-02-21T03:22:00Z</dc:date>
    <meta:template xlink:href="Normal" xlink:type="simple"/>
    <meta:editing-cycles>2</meta:editing-cycles>
    <meta:editing-duration>PT0S</meta:editing-duration>
    <meta:document-statistic meta:page-count="1" meta:paragraph-count="1" meta:word-count="119" meta:character-count="801" meta:row-count="5" meta:non-whitespace-character-count="683"/>
  </office:meta>
</office:document-meta>
</file>