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華康儷中黑" svg:font-family="華康儷中黑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117cm" fo:margin-left="-0.058cm" table:align="left" style:writing-mode="lr-tb"/>
    </style:style>
    <style:style style:name="表格1.A" style:family="table-column">
      <style:table-column-properties style:column-width="2.589cm"/>
    </style:style>
    <style:style style:name="表格1.B" style:family="table-column">
      <style:table-column-properties style:column-width="5.958cm"/>
    </style:style>
    <style:style style:name="表格1.C" style:family="table-column">
      <style:table-column-properties style:column-width="2.614cm"/>
    </style:style>
    <style:style style:name="表格1.D" style:family="table-column">
      <style:table-column-properties style:column-width="5.955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uto"/>
    </style:style>
    <style:style style:name="表格1.A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7" style:family="table-row">
      <style:table-row-properties style:min-row-height="2.54cm" fo:keep-together="always"/>
    </style:style>
    <style:style style:name="表格1.8" style:family="table-row">
      <style:table-row-properties style:min-row-height="5.08cm" fo:keep-together="always"/>
    </style:style>
    <style:style style:name="P1" style:family="paragraph" style:parent-style-name="Text_20_body_20_indent">
      <style:paragraph-properties fo:text-align="justify" style:justify-single-word="false"/>
    </style:style>
    <style:style style:name="P2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 style:master-page-name="Standard">
      <style:paragraph-properties fo:margin-top="0cm" fo:margin-bottom="0.318cm" loext:contextual-spacing="false" fo:text-align="center" style:justify-single-word="false" style:page-number="auto"/>
      <style:text-properties fo:font-size="16pt" fo:font-weight="bold" style:font-name-asian="華康儷中黑" style:font-size-asian="16pt" style:font-weight-asian="bold" style:font-weight-complex="bold"/>
    </style:style>
    <style:style style:name="P7" style:family="paragraph" style:parent-style-name="Standard">
      <style:paragraph-properties fo:margin-top="0.318cm" fo:margin-bottom="0.318cm" loext:contextual-spacing="false" fo:text-align="center" style:justify-single-word="false"/>
    </style:style>
    <style:style style:name="P8" style:family="paragraph" style:parent-style-name="Standard">
      <style:paragraph-properties fo:margin-top="0.318cm" fo:margin-bottom="0.318cm" loext:contextual-spacing="false" style:snap-to-layout-grid="false"/>
    </style:style>
    <style:style style:name="T1" style:family="text">
      <style:text-properties fo:font-size="16pt" fo:font-weight="bold" style:font-name-asian="華康儷中黑" style:font-size-asian="16pt" style:font-weight-asian="bold" style:font-weight-complex="bold"/>
    </style:style>
    <style:style style:name="T2" style:family="text">
      <style:text-properties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中華大學職技員工提案改善獎勵提案表</text:p>
      <text:p text:style-name="P3">提案日期：<text:span text:style-name="T2"> <text:s text:c="3"/></text:span>年<text:span text:style-name="T2"> <text:s text:c="3"/></text:span>月<text:span text:style-name="T2"> <text:s text:c="3"/></text:span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7">提案名稱</text:p>
          </table:table-cell>
          <table:table-cell table:style-name="表格1.B1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7">提<text:span text:style-name="T2"> </text:span>案<text:span text:style-name="T2"> </text:span>人</text:p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7">服務部門</text:p>
          </table:table-cell>
          <table:table-cell table:style-name="表格1.B1" office:value-type="string">
            <text:p text:style-name="P8"/>
          </table:table-cell>
        </table:table-row>
        <table:table-row table:style-name="表格1.2">
          <table:table-cell table:style-name="表格1.A1" office:value-type="string">
            <text:p text:style-name="P7">二級主管</text:p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7">一級主管</text:p>
          </table:table-cell>
          <table:table-cell table:style-name="表格1.B1" office:value-type="string">
            <text:p text:style-name="P8"/>
          </table:table-cell>
        </table:table-row>
        <table:table-row table:style-name="表格1.1">
          <table:table-cell table:style-name="表格1.A4" office:value-type="string">
            <text:p text:style-name="P4">現方</text:p>
            <text:p text:style-name="P4">行式</text:p>
            <text:p text:style-name="P4">作說</text:p>
            <text:p text:style-name="P4">業明</text:p>
          </table:table-cell>
          <table:table-cell table:style-name="表格1.B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1">
          <table:table-cell table:style-name="表格1.A4" office:value-type="string">
            <text:p text:style-name="P4">現方</text:p>
            <text:p text:style-name="P4">行式</text:p>
            <text:p text:style-name="P4">作缺</text:p>
            <text:p text:style-name="P4">業失</text:p>
          </table:table-cell>
          <table:table-cell table:style-name="表格1.B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4">改</text:p>
            <text:p text:style-name="P4">善</text:p>
            <text:p text:style-name="P4">建</text:p>
            <text:p text:style-name="P4">議</text:p>
          </table:table-cell>
          <table:table-cell table:style-name="表格1.B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4">改作</text:p>
            <text:p text:style-name="P4">善業</text:p>
            <text:p text:style-name="P4">後方</text:p>
            <text:p text:style-name="P4">之式</text:p>
          </table:table-cell>
          <table:table-cell table:style-name="表格1.B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8">
          <table:table-cell table:style-name="表格1.A1" office:value-type="string">
            <text:p text:style-name="P4">預</text:p>
            <text:p text:style-name="P4">期</text:p>
            <text:p text:style-name="P4">改</text:p>
            <text:p text:style-name="P4">善</text:p>
            <text:p text:style-name="P4">效</text:p>
            <text:p text:style-name="P4">益</text:p>
            <text:p text:style-name="P4">評</text:p>
            <text:p text:style-name="P4">估</text:p>
          </table:table-cell>
          <table:table-cell table:style-name="表格1.B1" table:number-columns-spanned="3" office:value-type="string">
            <text:p text:style-name="P5"/>
          </table:table-cell>
          <table:covered-table-cell/>
          <table:covered-table-cell/>
        </table:table-row>
      </table:table>
      <text:p text:style-name="Standard">註一：本表所訂格式若不符使用，敬請自行調整。</text:p>
      <text:p text:style-name="P1">註二：除附件為紙本者外，餘送件時，請以校內電子化公文處理；以電子化公文處理時，本表之主管欄位免簽章。</text:p>
      <text:p text:style-name="本文縮排_20_2">註三：評審之主要重點為「可行度」、「問題解決度」、「完善度」、「普及度」四大構面，餘有關人力、物力、時間及品質等改善效益，亦得述明，俾評審委員之進行審查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華康儷中黑" svg:font-family="華康儷中黑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1.27cm" fo:margin-right="0cm" fo:text-indent="-1.27cm" style:auto-text-indent="false"/>
    </style:style>
    <style:style style:name="本文縮排_20_2" style:display-name="本文縮排 2" style:family="paragraph" style:parent-style-name="Standard">
      <style:paragraph-properties fo:margin-left="1.27cm" fo:margin-right="0cm" fo:text-align="justify" style:justify-single-word="false" fo:text-indent="-1.27cm" style:auto-text-indent="false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501cm" fo:margin-bottom="1.199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bottom="0.4cm" style:dynamic-spacing="true"/>
      </style:header-style>
      <style:footer-style>
        <style:header-footer-properties fo:min-height="0.801cm" fo:margin-top="0.702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AJ0-4-503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華大學職技員工提案改善獎勵提案表</dc:title>
    <meta:initial-creator>michelle</meta:initial-creator>
    <meta:creation-date>2013-08-13T10:32:00</meta:creation-date>
    <dc:date>2017-06-30T17:45:22.745000000</dc:date>
    <meta:print-date>2004-06-15T11:47:00</meta:print-date>
    <meta:editing-cycles>3</meta:editing-cycles>
    <meta:editing-duration>PT4M29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35" meta:word-count="230" meta:character-count="254" meta:non-whitespace-character-count="240"/>
  </office:meta>
</office:document-meta>
</file>